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1" style:family="table">
      <style:table-properties style:width="4.8792in" table:align="left"/>
    </style:style>
    <style:style style:name="Table1.A" style:family="table-column">
      <style:table-column-properties style:column-width="1.0111in"/>
    </style:style>
    <style:style style:name="Table1.B" style:family="table-column">
      <style:table-column-properties style:column-width="3.8681in"/>
    </style:style>
    <style:style style:name="Table1.A1" style:family="table-cell">
      <style:table-cell-properties style:vertical-align="middle" fo:padding="0.0194in" fo:border="none"/>
    </style:style>
    <style:style style:name="Table2" style:family="table">
      <style:table-properties style:width="4.6611in" table:align="left"/>
    </style:style>
    <style:style style:name="Table2.A" style:family="table-column">
      <style:table-column-properties style:column-width="1.0111in"/>
    </style:style>
    <style:style style:name="Table2.B" style:family="table-column">
      <style:table-column-properties style:column-width="3.65in"/>
    </style:style>
    <style:style style:name="Table2.A1" style:family="table-cell">
      <style:table-cell-properties style:vertical-align="middle" fo:padding="0.0194in" fo:border="none"/>
    </style:style>
    <style:style style:name="Table3" style:family="table">
      <style:table-properties style:width="4.6292in" table:align="left"/>
    </style:style>
    <style:style style:name="Table3.A" style:family="table-column">
      <style:table-column-properties style:column-width="1.0111in"/>
    </style:style>
    <style:style style:name="Table3.B" style:family="table-column">
      <style:table-column-properties style:column-width="3.6181in"/>
    </style:style>
    <style:style style:name="Table3.A1" style:family="table-cell">
      <style:table-cell-properties style:vertical-align="middle" fo:padding="0.0194in" fo:border="none"/>
    </style:style>
    <style:style style:name="P1" style:family="paragraph" style:parent-style-name="Table_20_Contents">
      <style:text-properties fo:color="#ff420e" fo:font-size="12pt" style:font-size-asian="12pt" style:font-size-complex="12pt"/>
    </style:style>
    <style:style style:name="P2" style:family="paragraph" style:parent-style-name="Table_20_Contents">
      <style:text-properties fo:color="#3333ff" fo:font-size="12pt" style:font-size-asian="12pt" style:font-size-complex="12pt"/>
    </style:style>
    <style:style style:name="P3" style:family="paragraph" style:parent-style-name="Table_20_Contents">
      <style:text-properties fo:color="#579d1c" fo:font-size="12pt" style:font-size-asian="12pt" style:font-size-complex="12pt"/>
    </style:style>
    <style:style style:name="P4" style:family="paragraph" style:parent-style-name="Heading_20_1">
      <style:paragraph-properties fo:margin-left="0in" fo:margin-right="0in" fo:margin-top="0in" fo:margin-bottom="0in" style:line-height-at-least="0.25in" fo:text-align="justify" style:justify-single-word="false" fo:orphans="2" fo:widows="2" fo:text-indent="0in" style:auto-text-indent="false" fo:padding="0in" fo:border="none"/>
      <style:text-properties fo:color="#3333ff" fo:font-size="12pt" style:font-size-asian="12pt" style:font-size-complex="12pt"/>
    </style:style>
    <style:style style:name="P5" style:family="paragraph" style:parent-style-name="Heading_20_1">
      <style:paragraph-properties fo:margin-left="0in" fo:margin-right="0in" fo:margin-top="0in" fo:margin-bottom="0in" style:line-height-at-least="0.25in" fo:text-align="justify" style:justify-single-word="false" fo:orphans="2" fo:widows="2" fo:text-indent="0in" style:auto-text-indent="false" fo:padding="0in" fo:border="none"/>
      <style:text-properties fo:color="#579d1c" fo:font-size="12pt" style:font-size-asian="12pt" style:font-size-complex="12pt"/>
    </style:style>
    <style:style style:name="P6" style:family="paragraph" style:parent-style-name="Standard">
      <style:paragraph-properties fo:margin-left="0in" fo:margin-right="0in" fo:margin-top="0in" fo:margin-bottom="0in" style:line-height-at-least="0.25in" fo:text-align="justify" style:justify-single-word="false" fo:orphans="2" fo:widows="2" fo:text-indent="0in" style:auto-text-indent="false" fo:padding="0in" fo:border="none"/>
    </style:style>
    <style:style style:name="P7" style:family="paragraph" style:parent-style-name="Standard">
      <style:paragraph-properties fo:margin-left="0in" fo:margin-right="0in" fo:margin-top="0in" fo:margin-bottom="0in" style:line-height-at-least="0.25in" fo:text-align="justify" style:justify-single-word="false" fo:orphans="2" fo:widows="2" fo:text-indent="0in" style:auto-text-indent="false" fo:padding="0in" fo:border="none"/>
      <style:text-properties fo:color="#ff420e" fo:font-size="12pt" style:font-size-asian="12pt" style:font-size-complex="12pt"/>
    </style:style>
    <style:style style:name="P8" style:family="paragraph" style:parent-style-name="Standard">
      <style:paragraph-properties fo:margin-left="0in" fo:margin-right="0in" fo:margin-top="0in" fo:margin-bottom="0in" style:line-height-at-least="0.25in" fo:text-align="justify" style:justify-single-word="false" fo:orphans="2" fo:widows="2" fo:text-indent="0in" style:auto-text-indent="false" fo:padding="0in" fo:border="none"/>
      <style:text-properties fo:color="#3333ff" fo:font-size="12pt" style:font-size-asian="12pt" style:font-size-complex="12pt"/>
    </style:style>
    <style:style style:name="P9" style:family="paragraph" style:parent-style-name="Standard">
      <style:paragraph-properties fo:margin-left="0in" fo:margin-right="0in" fo:margin-top="0in" fo:margin-bottom="0in" style:line-height-at-least="0.25in" fo:text-align="justify" style:justify-single-word="false" fo:orphans="2" fo:widows="2" fo:text-indent="0in" style:auto-text-indent="false" fo:padding="0in" fo:border="none"/>
      <style:text-properties fo:font-size="12pt" style:font-size-asian="12pt" style:font-size-complex="12pt"/>
    </style:style>
    <style:style style:name="P10" style:family="paragraph" style:parent-style-name="Text_20_body">
      <style:paragraph-properties fo:margin-left="0in" fo:margin-right="0in" fo:margin-top="0in" fo:margin-bottom="0in" style:line-height-at-least="0.25in" fo:text-align="justify" style:justify-single-word="false" fo:orphans="2" fo:widows="2" fo:text-indent="0in" style:auto-text-indent="false" fo:padding="0in" fo:border="none"/>
    </style:style>
    <style:style style:name="P11" style:family="paragraph" style:parent-style-name="Text_20_body">
      <style:paragraph-properties fo:margin-left="0in" fo:margin-right="0in" fo:margin-top="0in" fo:margin-bottom="0in" style:line-height-at-least="0.25in" fo:text-align="justify" style:justify-single-word="false" fo:orphans="2" fo:widows="2" fo:text-indent="0in" style:auto-text-indent="false" fo:padding="0in" fo:border="none"/>
      <style:text-properties fo:font-size="12pt" style:font-size-asian="12pt" style:font-size-complex="12pt"/>
    </style:style>
    <style:style style:name="P12" style:family="paragraph" style:parent-style-name="Heading_20_1">
      <style:text-properties fo:color="#ff420e" fo:font-size="12pt" style:font-size-asian="12pt" style:font-size-complex="12pt"/>
    </style:style>
    <style:style style:name="P13" style:family="paragraph" style:parent-style-name="Table_20_Heading">
      <style:text-properties fo:color="#ff420e" fo:font-size="12pt" style:font-size-asian="12pt" style:font-size-complex="12pt"/>
    </style:style>
    <style:style style:name="P14" style:family="paragraph" style:parent-style-name="Table_20_Heading">
      <style:text-properties fo:color="#3333ff" fo:font-size="12pt" style:font-size-asian="12pt" style:font-size-complex="12pt"/>
    </style:style>
    <style:style style:name="P15" style:family="paragraph" style:parent-style-name="Table_20_Heading">
      <style:text-properties fo:color="#579d1c" fo:font-size="12pt" style:font-size-asian="12pt" style:font-size-complex="12pt"/>
    </style:style>
    <style:style style:name="P16" style:family="paragraph" style:parent-style-name="Standard">
      <style:text-properties fo:color="#ff420e" fo:font-size="12pt" style:font-size-asian="12pt" style:font-size-complex="12pt"/>
    </style:style>
    <style:style style:name="P17" style:family="paragraph" style:parent-style-name="Heading_20_3">
      <style:text-properties fo:color="#ff420e" fo:font-size="12pt" style:font-size-asian="12pt" style:font-size-complex="12pt"/>
    </style:style>
    <style:style style:name="P18" style:family="paragraph" style:parent-style-name="Heading_20_3">
      <style:text-properties fo:color="#3333ff" fo:font-size="12pt" style:font-size-asian="12pt" style:font-size-complex="12pt"/>
    </style:style>
    <style:style style:name="P19" style:family="paragraph" style:parent-style-name="Heading_20_3">
      <style:text-properties fo:color="#579d1c" fo:font-size="12pt" style:font-size-asian="12pt" style:font-size-complex="12pt"/>
    </style:style>
    <style:style style:name="P20" style:family="paragraph" style:parent-style-name="Horizontal_20_Line">
      <style:text-properties fo:color="#ff420e" fo:font-size="12pt" style:font-size-asian="12pt" style:font-size-complex="12pt"/>
    </style:style>
    <style:style style:name="P21" style:family="paragraph" style:parent-style-name="Horizontal_20_Line">
      <style:text-properties fo:color="#3333ff" fo:font-size="12pt" style:font-size-asian="12pt" style:font-size-complex="12pt"/>
    </style:style>
    <style:style style:name="P22" style:family="paragraph" style:parent-style-name="Horizontal_20_Line">
      <style:text-properties fo:color="#579d1c" fo:font-size="12pt" style:font-size-asian="12pt" style:font-size-complex="12pt"/>
    </style:style>
    <style:style style:name="P23" style:family="paragraph" style:parent-style-name="Text_20_body">
      <style:text-properties fo:color="#ff420e" fo:font-size="12pt" style:font-size-asian="12pt" style:font-size-complex="12pt"/>
    </style:style>
    <style:style style:name="P24" style:family="paragraph" style:parent-style-name="Text_20_body">
      <style:text-properties fo:color="#3333ff" fo:font-size="12pt" style:font-size-asian="12pt" style:font-size-complex="12pt"/>
    </style:style>
    <style:style style:name="P25" style:family="paragraph" style:parent-style-name="Text_20_body">
      <style:text-properties fo:color="#579d1c" fo:font-size="12pt" style:font-size-asian="12pt" style:font-size-complex="12pt"/>
    </style:style>
    <style:style style:name="P26" style:family="paragraph" style:parent-style-name="Heading_20_5">
      <style:text-properties fo:color="#579d1c" fo:font-size="12pt" style:font-size-asian="12pt" style:font-size-complex="12pt"/>
    </style:style>
    <style:style style:name="P27" style:family="paragraph" style:parent-style-name="Quotations">
      <style:text-properties fo:color="#579d1c" fo:font-size="12pt" style:font-size-asian="12pt" style:font-size-complex="12pt"/>
    </style:style>
    <style:style style:name="P28" style:family="paragraph" style:parent-style-name="Standard">
      <style:text-properties fo:color="#ff420e" fo:font-size="12pt" style:font-size-asian="12pt" style:font-size-complex="12pt"/>
    </style:style>
    <style:style style:name="P29" style:family="paragraph" style:parent-style-name="Standard">
      <style:paragraph-properties fo:margin-left="0in" fo:margin-right="0in" fo:margin-top="0in" fo:margin-bottom="0in" style:line-height-at-least="0.25in" fo:text-align="justify" style:justify-single-word="false" fo:orphans="2" fo:widows="2" fo:text-indent="0in" style:auto-text-indent="false" fo:padding="0in" fo:border="none"/>
    </style:style>
    <style:style style:name="P30" style:family="paragraph" style:parent-style-name="Standard">
      <style:paragraph-properties fo:margin-left="0in" fo:margin-right="0in" fo:margin-top="0in" fo:margin-bottom="0in" style:line-height-at-least="0.25in" fo:text-align="justify" style:justify-single-word="false" fo:orphans="2" fo:widows="2" fo:text-indent="0in" style:auto-text-indent="false" fo:padding="0in" fo:border="none"/>
      <style:text-properties fo:color="#00cc33"/>
    </style:style>
    <style:style style:name="P31" style:family="paragraph" style:parent-style-name="Standard">
      <style:paragraph-properties fo:margin-left="0in" fo:margin-right="0in" fo:margin-top="0in" fo:margin-bottom="0in" style:line-height-at-least="0.25in" fo:text-align="justify" style:justify-single-word="false" fo:orphans="2" fo:widows="2" fo:text-indent="0in" style:auto-text-indent="false" fo:padding="0in" fo:border="none"/>
      <style:text-properties fo:color="#ff420e" fo:font-size="12pt" style:font-size-asian="12pt" style:font-size-complex="12pt"/>
    </style:style>
    <style:style style:name="P32" style:family="paragraph" style:parent-style-name="Heading_20_4" style:list-style-name="L3"/>
    <style:style style:name="P33" style:family="paragraph" style:parent-style-name="Heading_20_4" style:list-style-name="L5"/>
    <style:style style:name="P34" style:family="paragraph" style:parent-style-name="Heading_20_4" style:list-style-name="L6"/>
    <style:style style:name="P35" style:family="paragraph" style:parent-style-name="Heading_20_4" style:list-style-name="L10"/>
    <style:style style:name="P36" style:family="paragraph" style:parent-style-name="Heading_20_4" style:list-style-name="L11"/>
    <style:style style:name="P37" style:family="paragraph" style:parent-style-name="Heading_20_4" style:list-style-name="L12"/>
    <style:style style:name="P38" style:family="paragraph" style:parent-style-name="Heading_20_4" style:list-style-name="L13"/>
    <style:style style:name="P39" style:family="paragraph" style:parent-style-name="Quotations">
      <style:text-properties fo:color="#579d1c" fo:font-size="12pt" style:font-size-asian="12pt" style:font-size-complex="12pt"/>
    </style:style>
    <style:style style:name="P40" style:family="paragraph" style:parent-style-name="Text_20_body" style:list-style-name="L1"/>
    <style:style style:name="P41" style:family="paragraph" style:parent-style-name="Text_20_body" style:list-style-name="L2"/>
    <style:style style:name="P42" style:family="paragraph" style:parent-style-name="Text_20_body" style:list-style-name="L3">
      <style:text-properties fo:color="#ff420e" fo:font-size="12pt" style:font-size-asian="12pt" style:font-size-complex="12pt"/>
    </style:style>
    <style:style style:name="P43" style:family="paragraph" style:parent-style-name="Text_20_body" style:list-style-name="L1">
      <style:text-properties fo:color="#ff420e" fo:font-size="12pt" style:font-size-asian="12pt" style:font-size-complex="12pt"/>
    </style:style>
    <style:style style:name="P44" style:family="paragraph" style:parent-style-name="Text_20_body" style:list-style-name="L4"/>
    <style:style style:name="P45" style:family="paragraph" style:parent-style-name="Text_20_body" style:list-style-name="L5">
      <style:text-properties fo:color="#3333ff" fo:font-size="12pt" style:font-size-asian="12pt" style:font-size-complex="12pt"/>
    </style:style>
    <style:style style:name="P46" style:family="paragraph" style:parent-style-name="Text_20_body" style:list-style-name="L6">
      <style:text-properties fo:color="#3333ff" fo:font-size="12pt" style:font-size-asian="12pt" style:font-size-complex="12pt"/>
    </style:style>
    <style:style style:name="P47" style:family="paragraph" style:parent-style-name="Text_20_body" style:list-style-name="L7">
      <style:text-properties fo:color="#3333ff" fo:font-size="12pt" style:font-size-asian="12pt" style:font-size-complex="12pt"/>
    </style:style>
    <style:style style:name="P48" style:family="paragraph" style:parent-style-name="Text_20_body" style:list-style-name="L7"/>
    <style:style style:name="P49" style:family="paragraph" style:parent-style-name="Text_20_body" style:list-style-name="L8"/>
    <style:style style:name="P50" style:family="paragraph" style:parent-style-name="Text_20_body" style:list-style-name="L9"/>
    <style:style style:name="P51" style:family="paragraph" style:parent-style-name="Text_20_body" style:list-style-name="L10">
      <style:text-properties fo:color="#579d1c" fo:font-size="12pt" style:font-size-asian="12pt" style:font-size-complex="12pt"/>
    </style:style>
    <style:style style:name="P52" style:family="paragraph" style:parent-style-name="Text_20_body" style:list-style-name="L11">
      <style:text-properties fo:color="#579d1c" fo:font-size="12pt" style:font-size-asian="12pt" style:font-size-complex="12pt"/>
    </style:style>
    <style:style style:name="P53" style:family="paragraph" style:parent-style-name="Text_20_body" style:list-style-name="L12">
      <style:text-properties fo:color="#579d1c" fo:font-size="12pt" style:font-size-asian="12pt" style:font-size-complex="12pt"/>
    </style:style>
    <style:style style:name="P54" style:family="paragraph" style:parent-style-name="Text_20_body" style:list-style-name="L13">
      <style:text-properties fo:color="#579d1c" fo:font-size="12pt" style:font-size-asian="12pt" style:font-size-complex="12pt"/>
    </style:style>
    <style:style style:name="P55" style:family="paragraph" style:parent-style-name="Text_20_body" style:list-style-name="L14"/>
    <style:style style:name="P56" style:family="paragraph" style:parent-style-name="Text_20_body" style:list-style-name="L15"/>
    <style:style style:name="P57" style:family="paragraph" style:parent-style-name="Text_20_body" style:list-style-name="L14">
      <style:text-properties fo:color="#00cc33"/>
    </style:style>
    <style:style style:name="P58" style:family="paragraph" style:parent-style-name="Text_20_body">
      <style:text-properties fo:color="#6600ff"/>
    </style:style>
    <style:style style:name="P59" style:family="paragraph" style:parent-style-name="Text_20_body" style:list-style-name="L15">
      <style:text-properties fo:color="#6600ff"/>
    </style:style>
    <style:style style:name="P60" style:family="paragraph" style:parent-style-name="Text_20_body" style:list-style-name="L1">
      <style:paragraph-properties fo:margin-top="0in" fo:margin-bottom="0in"/>
    </style:style>
    <style:style style:name="P61" style:family="paragraph" style:parent-style-name="Text_20_body" style:list-style-name="L1">
      <style:paragraph-properties fo:margin-top="0in" fo:margin-bottom="0in"/>
      <style:text-properties fo:color="#ff420e" fo:font-size="12pt" style:font-size-asian="12pt" style:font-size-complex="12pt"/>
    </style:style>
    <style:style style:name="P62" style:family="paragraph" style:parent-style-name="Text_20_body" style:list-style-name="L2">
      <style:paragraph-properties fo:margin-top="0in" fo:margin-bottom="0in"/>
    </style:style>
    <style:style style:name="P63" style:family="paragraph" style:parent-style-name="Text_20_body" style:list-style-name="L4">
      <style:paragraph-properties fo:margin-top="0in" fo:margin-bottom="0in"/>
    </style:style>
    <style:style style:name="P64" style:family="paragraph" style:parent-style-name="Text_20_body" style:list-style-name="L7">
      <style:paragraph-properties fo:margin-top="0in" fo:margin-bottom="0in"/>
      <style:text-properties fo:color="#3333ff" fo:font-size="12pt" style:font-size-asian="12pt" style:font-size-complex="12pt"/>
    </style:style>
    <style:style style:name="P65" style:family="paragraph" style:parent-style-name="Text_20_body" style:list-style-name="L8">
      <style:paragraph-properties fo:margin-top="0in" fo:margin-bottom="0in"/>
      <style:text-properties fo:color="#3333ff" fo:font-size="12pt" style:font-size-asian="12pt" style:font-size-complex="12pt"/>
    </style:style>
    <style:style style:name="P66" style:family="paragraph" style:parent-style-name="Text_20_body" style:list-style-name="L9">
      <style:paragraph-properties fo:margin-top="0in" fo:margin-bottom="0in"/>
    </style:style>
    <style:style style:name="P67" style:family="paragraph" style:parent-style-name="Text_20_body" style:list-style-name="L14">
      <style:paragraph-properties fo:margin-top="0in" fo:margin-bottom="0in"/>
      <style:text-properties fo:color="#00cc33"/>
    </style:style>
    <style:style style:name="P68" style:family="paragraph" style:parent-style-name="Text_20_body" style:list-style-name="L15">
      <style:paragraph-properties fo:margin-top="0in" fo:margin-bottom="0in"/>
      <style:text-properties fo:color="#6600ff"/>
    </style:style>
    <style:style style:name="P69" style:family="paragraph" style:parent-style-name="Text_20_body">
      <style:paragraph-properties fo:margin-left="0in" fo:margin-right="0in" fo:margin-top="0in" fo:margin-bottom="0in" style:line-height-at-least="0.25in" fo:text-align="justify" style:justify-single-word="false" fo:orphans="2" fo:widows="2" fo:text-indent="0in" style:auto-text-indent="false" fo:padding="0in" fo:border="none"/>
    </style:style>
    <style:style style:name="T1" style:family="text">
      <style:text-properties fo:font-style="italic"/>
    </style:style>
    <style:style style:name="T2" style:family="text">
      <style:text-properties fo:font-weight="bold"/>
    </style:style>
    <style:style style:name="T3" style:family="text">
      <style:text-properties fo:color="#ff420e" fo:font-size="12pt" style:font-size-asian="12pt" style:font-size-complex="12pt"/>
    </style:style>
    <style:style style:name="T4" style:family="text">
      <style:text-properties fo:color="#ff420e" fo:font-size="12pt" fo:font-weight="bold" style:font-size-asian="12pt" style:font-size-complex="12pt"/>
    </style:style>
    <style:style style:name="T5" style:family="text">
      <style:text-properties fo:color="#ff420e" fo:font-size="12pt" fo:font-style="italic" style:font-size-asian="12pt" style:font-size-complex="12pt"/>
    </style:style>
    <style:style style:name="T6" style:family="text">
      <style:text-properties fo:color="#3333ff" fo:font-size="12pt" style:font-size-asian="12pt" style:font-size-complex="12pt"/>
    </style:style>
    <style:style style:name="T7" style:family="text">
      <style:text-properties fo:color="#3333ff" fo:font-size="12pt" fo:font-style="italic" style:font-size-asian="12pt" style:font-size-complex="12pt"/>
    </style:style>
    <style:style style:name="T8" style:family="text">
      <style:text-properties fo:color="#3333ff" fo:font-size="12pt" fo:font-weight="bold" style:font-size-asian="12pt" style:font-size-complex="12pt"/>
    </style:style>
    <style:style style:name="T9" style:family="text">
      <style:text-properties fo:color="#579d1c" fo:font-size="12pt" style:font-size-asian="12pt" style:font-size-complex="12pt"/>
    </style:style>
    <style:style style:name="T10" style:family="text">
      <style:text-properties fo:color="#579d1c" fo:font-size="12pt" fo:font-style="italic" style:font-size-asian="12pt" style:font-size-complex="12pt"/>
    </style:style>
    <style:style style:name="T11" style:family="text">
      <style:text-properties fo:font-size="12pt" style:font-size-asian="12pt" style:font-size-complex="12pt"/>
    </style:style>
    <style:style style:name="T12" style:family="text">
      <style:text-properties fo:font-size="12pt" fo:font-weight="bold" style:font-size-asian="12pt" style:font-size-complex="12pt"/>
    </style:style>
    <style:style style:name="T13" style:family="text">
      <style:text-properties fo:color="#800000"/>
    </style:style>
    <style:style style:name="T14" style:family="text">
      <style:text-properties fo:color="#800000" fo:font-size="12pt" style:font-size-asian="12pt" style:font-size-complex="12pt"/>
    </style:style>
    <style:style style:name="T15" style:family="text">
      <style:text-properties fo:color="#800000" fo:font-size="12pt" fo:font-weight="bold" style:font-size-asian="12pt" style:font-size-complex="12pt"/>
    </style:style>
    <style:style style:name="T16" style:family="text">
      <style:text-properties fo:color="#00cc33"/>
    </style:style>
    <style:style style:name="T17" style:family="text">
      <style:text-properties fo:color="#00cc33" fo:font-size="12pt" style:font-size-asian="12pt" style:font-size-complex="12pt"/>
    </style:style>
    <style:style style:name="T18" style:family="text">
      <style:text-properties fo:color="#00cc33" fo:font-size="12pt" fo:font-weight="bold" style:font-size-asian="12pt" style:font-size-complex="12pt"/>
    </style:style>
    <style:style style:name="T19" style:family="text">
      <style:text-properties fo:color="#6600ff"/>
    </style:style>
    <style:style style:name="T20" style:family="text">
      <style:text-properties fo:color="#6600ff" fo:font-size="12pt" fo:font-weight="bold" style:font-size-asian="12pt" style:font-size-complex="12pt"/>
    </style:style>
    <style:style style:name="T21" style:family="text">
      <style:text-properties fo:color="#6600ff" fo:font-size="12pt" style:font-size-asian="12pt" style:font-size-complex="12pt"/>
    </style:style>
    <style:style style:name="T22" style:family="text">
      <style:text-properties fo:color="#6600ff" fo:font-style="italic"/>
    </style:style>
    <style:style style:name="fr1" style:family="graphic" style:parent-style-name="Graphics">
      <style:graphic-properties fo:margin-left="0in" fo:margin-right="0in" fo:margin-top="0in" fo:margin-bottom="0in" style:vertical-pos="top" style:vertical-rel="baseline" fo:padding="0in" fo:border="0.0138in solid #000080" style:mirror="none" fo:clip="rect(0in, 0in, 0in, 0in)" draw:luminance="0%" draw:contrast="0%" draw:red="0%" draw:green="0%" draw:blue="0%" draw:gamma="100%" draw:color-inversion="false" draw:image-opacity="100%" draw:color-mode="standard" style:flow-with-text="false"/>
    </style:style>
    <style:style style:name="Sect1" style:family="section">
      <style:section-properties fo:margin-left="0in" fo:margin-right="0in" style:editable="false">
        <style:columns fo:column-count="1" fo:column-gap="0in"/>
      </style:section-properties>
    </style:style>
    <text:list-style style:name="L1">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3">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4">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5">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6">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7">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8">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9">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10">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11">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12">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13">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14">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15">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0"><text:span text:style-name="T11">Branton, Purley Asbury (1924-1963)</text:span></text:p>
      <text:p text:style-name="P30"><text:span text:style-name="T11"/></text:p>
      <text:p text:style-name="P6"><text:span text:style-name="T17">Individual photo of Purley Asbury Branton came from </text:span><text:a xlink:type="simple" xlink:href="https://www.findagrave.com/memorial/58930507/purley-asbury-branton" text:style-name="Internet_20_link" text:visited-style-name="Visited_20_Internet_20_Link">https://www.findagrave.com/memorial/58930507/purley-asbury-branton</text:a><text:span text:style-name="T17"> </text:span></text:p>
      <text:p text:style-name="P10"><text:bookmark text:name="source4"/><text:span text:style-name="T18">Created by:</text:span><text:span text:style-name="T17"> </text:span><text:a xlink:type="simple" xlink:href="https://www.findagrave.com/user/profile/46829821" text:style-name="Internet_20_link" text:visited-style-name="Visited_20_Internet_20_Link">Pamela Kyzer Anderson</text:a><text:span text:style-name="T17"> </text:span></text:p>
      <text:list xml:id="list3557861913390054791" text:style-name="L14">
        <text:list-item>
          <text:p text:style-name="P67">Added: 20 Sep 2010 </text:p>
        </text:list-item>
        <text:list-item>
          <text:p text:style-name="P67">Find A Grave Memorial <text:span text:style-name="T2">58930507</text:span> </text:p>
        </text:list-item>
      </text:list>
      <text:section text:style-name="Sect1" text:name="Section11">
        <text:list xml:id="list36580958" text:continue-numbering="true" text:style-name="L14">
          <text:list-item>
            <text:p text:style-name="P55"><text:bookmark text:name="citationInfo2"/><text:span text:style-name="Emphasis"><text:span text:style-name="T16">Find A Grave</text:span></text:span><text:span text:style-name="T16">, database and images (</text:span><text:a xlink:type="simple" xlink:href="https://www.findagrave.com/" text:style-name="Internet_20_link" text:visited-style-name="Visited_20_Internet_20_Link">https://www.findagrave.com</text:a><text:span text:style-name="T16"> : accessed </text:span><text:bookmark text:name="dateHolder3"/><text:span text:style-name="T16">13 November 2019), memorial page for Purley Asbury Branton (12 Jul 1924–1 Apr 1963), Find A Grave Memorial no. </text:span><text:a xlink:type="simple" xlink:href="https://www.findagrave.com/memorial/58930507/purley-asbury-branton" text:style-name="Internet_20_link" text:visited-style-name="Visited_20_Internet_20_Link">58930507</text:a><text:span text:style-name="T16">, citing Holly Hill Cemetery, Loris, Horry County, South Carolina, USA ; Maintained by Pamela Kyzer Anderson (contributor </text:span><text:a xlink:type="simple" xlink:href="https://www.findagrave.com/user/profile/46829821" text:style-name="Internet_20_link" text:visited-style-name="Visited_20_Internet_20_Link">46829821</text:a><text:span text:style-name="T16">) . </text:span></text:p>
          </text:list-item>
          <text:list-item>
            <text:p text:style-name="P57">Photo was added to the above site by Edward LaRoche Hethington.</text:p>
          </text:list-item>
        </text:list>
      </text:section>
      <text:p text:style-name="Text_20_body"/>
      <text:p text:style-name="P58">Benton, Edith Grace (1924-2006) </text:p>
      <text:p text:style-name="Text_20_body"><text:span text:style-name="T19">Individual photo of Edith Grace Benton Branton Summersett came from </text:span><text:a xlink:type="simple" xlink:href="https://www.findagrave.com/memorial/30426764/edith-grace-summersett" text:style-name="Internet_20_link" text:visited-style-name="Visited_20_Internet_20_Link">https://www.findagrave.com/memorial/30426764/edith-grace-summersett</text:a></text:p>
      <text:p text:style-name="P10"><text:span text:style-name="T20">Created by:</text:span><text:span text:style-name="T21"> </text:span><text:a xlink:type="simple" xlink:href="https://www.findagrave.com/user/profile/46581824" text:style-name="Internet_20_link" text:visited-style-name="Visited_20_Internet_20_Link">Juanda Owens B.</text:a><text:span text:style-name="T21"> </text:span></text:p>
      <text:list xml:id="list7001083451911761940" text:style-name="L15">
        <text:list-item>
          <text:p text:style-name="P68">Added: 8 Oct 2008 </text:p>
        </text:list-item>
        <text:list-item>
          <text:p text:style-name="P68">Find A Grave Memorial <text:span text:style-name="T2">30426764</text:span> </text:p>
        </text:list-item>
      </text:list>
      <text:section text:style-name="Sect1" text:name="Section12">
        <text:list xml:id="list36570822" text:continue-numbering="true" text:style-name="L15">
          <text:list-item>
            <text:p text:style-name="P56"><text:bookmark text:name="citationInfo3"/><text:span text:style-name="Emphasis"><text:span text:style-name="T19">Find A Grave</text:span></text:span><text:span text:style-name="T19">, database and images (</text:span><text:a xlink:type="simple" xlink:href="https://www.findagrave.com/" text:style-name="Internet_20_link" text:visited-style-name="Visited_20_Internet_20_Link">https://www.findagrave.com</text:a><text:span text:style-name="T19"> : accessed </text:span><text:bookmark text:name="dateHolder4"/><text:span text:style-name="T19">13 November 2019), memorial page for Edith Grace </text:span><text:span text:style-name="T22">Benton</text:span><text:span text:style-name="T19"> Summersett (24 Dec 1924–4 Nov 2006), Find A Grave Memorial no. </text:span><text:a xlink:type="simple" xlink:href="https://www.findagrave.com/memorial/30426764/edith-grace-summersett" text:style-name="Internet_20_link" text:visited-style-name="Visited_20_Internet_20_Link">30426764</text:a><text:span text:style-name="T19">, citing Live Oak Memorial Gardens, Charleston, Charleston County, South Carolina, USA ; Maintained by Juanda Owens B. (contributor </text:span><text:a xlink:type="simple" xlink:href="https://www.findagrave.com/user/profile/46581824" text:style-name="Internet_20_link" text:visited-style-name="Visited_20_Internet_20_Link">46581824</text:a><text:span text:style-name="T19">) . </text:span></text:p>
          </text:list-item>
        </text:list>
      </text:section>
      <text:list xml:id="list36589980" text:continue-numbering="true" text:style-name="L15">
        <text:list-item>
          <text:p text:style-name="P59">Photo was added to the above site by Edward LaRoche Hethington.</text:p>
        </text:list-item>
      </text:list>
      <text:p text:style-name="P6"><text:span text:style-name="T3">Branton, Carolyn Mae (1949-2019)</text:span></text:p>
      <text:p text:style-name="P6"><text:span text:style-name="T3">Individual photo of Carolyn Branton Hethingon <text:s/>came from </text:span><text:a xlink:type="simple" xlink:href="https://www.legacy.com/obituaries/name/carolyn-hethington-obituary?pid=194252538" text:style-name="Internet_20_link" text:visited-style-name="Visited_20_Internet_20_Link">https://www.legacy.com/obituaries/name/carolyn-hethington-obituary?pid=194252538</text:a><text:span text:style-name="T3"> J. Henry Stuhr, West Ashley Chapel. This photo also appears at </text:span><text:a xlink:type="simple" xlink:href="https://www.findagrave.com/memorial/204110701/carolyn-hethington" text:style-name="Internet_20_link" text:visited-style-name="Visited_20_Internet_20_Link">https://www.findagrave.com/memorial/204110701/carolyn-hethington</text:a></text:p>
      <text:list xml:id="list2664790022858158418" text:style-name="L1">
        <text:list-item>
          <text:p text:style-name="P60"><text:span text:style-name="T4">Created by:</text:span><text:span text:style-name="T3"> </text:span><text:a xlink:type="simple" xlink:href="https://www.findagrave.com/user/profile/48996417" text:style-name="Internet_20_link" text:visited-style-name="Visited_20_Internet_20_Link">David Wheeling</text:a><text:span text:style-name="T3"> </text:span></text:p>
        </text:list-item>
        <text:list-item>
          <text:p text:style-name="P61"><text:bookmark text:name="source1"/>Added: 24 Oct 2019 </text:p>
        </text:list-item>
      </text:list>
      <text:p text:style-name="P7"><text:s text:c="12"/>Find A Grave Memorial <text:span text:style-name="T2">204110701</text:span> </text:p>
      <text:p text:style-name="P7"><text:s text:c="12"/>Photo was added to the above site by David Wheeling.</text:p>
      <text:p text:style-name="P7">99999999999999999999999</text:p>
      <text:p text:style-name="P7"/>
      <text:p text:style-name="P7"/>
      <text:p text:style-name="P7"/>
      <text:p text:style-name="P7"/>
      <text:h text:style-name="P12" text:outline-level="1"><text:bookmark text:name="bio-name"/><text:soft-page-break/>Carolyn <text:span text:style-name="T1">Branton</text:span> Hethington </text:h>
      <table:table table:name="Table1" table:style-name="Table1">
        <table:table-column table:style-name="Table1.A"/>
        <table:table-column table:style-name="Table1.B"/>
        <table:table-row>
          <table:table-cell table:style-name="Table1.A1" office:value-type="string">
            <text:p text:style-name="P13"><text:bookmark text:name="birthLabel"/>Birth</text:p>
          </table:table-cell>
          <table:table-cell table:style-name="Table1.A1" office:value-type="string">
            <text:p text:style-name="P1">24 May 1949 </text:p>
            <text:section text:style-name="Sect1" text:name="birthLocationLabel">
              <text:p text:style-name="P1">Conway, Horry County, South Carolina, USA</text:p>
            </text:section>
          </table:table-cell>
        </table:table-row>
        <table:table-row>
          <table:table-cell table:style-name="Table1.A1" office:value-type="string">
            <text:p text:style-name="P13"><text:bookmark text:name="deathLabel"/>Death</text:p>
          </table:table-cell>
          <table:table-cell table:style-name="Table1.A1" office:value-type="string">
            <text:p text:style-name="P1"><text:bookmark text:name="deathDateLabel"/>23 Oct 2019 (aged 70) </text:p>
            <text:section text:style-name="Sect1" text:name="deathLocationLabel">
              <text:p text:style-name="P1">Charleston, Charleston County, South Carolina, USA</text:p>
            </text:section>
          </table:table-cell>
        </table:table-row>
        <table:table-row>
          <table:table-cell table:style-name="Table1.A1" office:value-type="string">
            <text:p text:style-name="P13"><text:bookmark text:name="cemeteryLabel"/>Burial </text:p>
          </table:table-cell>
          <table:table-cell table:style-name="Table1.A1" office:value-type="string">
            <text:p text:style-name="Table_20_Contents"><text:bookmark text:name="cemeteryNameLabel"/><text:a xlink:type="simple" xlink:href="https://www.findagrave.com/cemetery/2172756/saint-paul's-episcopal-church-cemetery" text:style-name="Internet_20_link" text:visited-style-name="Visited_20_Internet_20_Link">Saint Paul's Episcopal Church Cemetery</text:a><text:span text:style-name="T3"> </text:span></text:p>
            <text:p text:style-name="P1"><text:bookmark text:name="cemeteryCityName"/>Yonges Island, <text:bookmark text:name="cemeteryCountyName"/>Charleston County, <text:bookmark text:name="cemeteryStateName"/>South Carolina, <text:bookmark text:name="cemeteryCountryName"/>USA </text:p>
          </table:table-cell>
        </table:table-row>
        <table:table-row>
          <table:table-cell table:style-name="Table1.A1" office:value-type="string">
            <text:p text:style-name="P13"><text:bookmark text:name="memNumber"/>Memorial ID</text:p>
          </table:table-cell>
          <table:table-cell table:style-name="Table1.A1" office:value-type="string">
            <text:p text:style-name="Table_20_Contents"><text:bookmark text:name="memNumberLabel"/><text:span text:style-name="T3">204110701 · </text:span><text:a xlink:type="simple" xlink:href="https://www.findagrave.com/memorial/204110701/carolyn-hethington#source" text:style-name="Internet_20_link" text:visited-style-name="Visited_20_Internet_20_Link">View Source</text:a></text:p>
          </table:table-cell>
        </table:table-row>
      </table:table>
      <text:section text:style-name="Sect1" text:name="zn">
        <text:list xml:id="list3443924508791304184" text:style-name="L2">
          <text:list-item>
            <text:p text:style-name="P62"><text:bookmark text:name="memorial-all-memorial1"/><text:a xlink:type="simple" xlink:href="https://www.findagrave.com/memorial/204110701/carolyn-hethington" text:style-name="Internet_20_link" text:visited-style-name="Visited_20_Internet_20_Link">Memorial</text:a><text:span text:style-name="T3"> </text:span></text:p>
          </text:list-item>
          <text:list-item>
            <text:p text:style-name="P62"><text:bookmark text:name="memorial-all-photos1"/><text:a xlink:type="simple" xlink:href="https://www.findagrave.com/memorial/204110701/carolyn-hethington/photo" text:style-name="Internet_20_link" text:visited-style-name="Visited_20_Internet_20_Link">Photos 1</text:a><text:span text:style-name="T3"> </text:span></text:p>
          </text:list-item>
          <text:list-item>
            <text:p text:style-name="P41"><text:bookmark text:name="memorial-all-flowers1"/><text:a xlink:type="simple" xlink:href="https://www.findagrave.com/memorial/204110701/carolyn-hethington/flower" text:style-name="Internet_20_link" text:visited-style-name="Visited_20_Internet_20_Link">Flowers 2</text:a><text:span text:style-name="T3"> </text:span></text:p>
          </text:list-item>
        </text:list>
      </text:section>
      <text:section text:style-name="Sect1" text:name="TabOverview">
        <text:p text:style-name="P23"><text:bookmark text:name="fullBio"/>Carolyn B. Hethington, 70, wife of Edward Ned Hethington passed away on October 23,2019.<text:line-break/><text:line-break/>Carolyn was born in Conway, S.C. to Purley Asbury Branton and Edith Grace Benton Summersett both deceased. <text:line-break/><text:line-break/>Carolyn was an honor graduate of St Andrews High School and was retired from the insurance Industry.<text:line-break/><text:line-break/>She was a quiet person of simple pleasures.<text:line-break/><text:line-break/>Carolyn and Ned enjoyed many years of recreation with their children at their summer retreat on the Edisto River. She loved to read and spent many hours with her nook reading books and working on her home computer. She had many pet dogs through the years and was very fond of them. She always enjoyed having a Christmas drop in for the family and friends on Christmas Eve where she played Santa. <text:line-break/><text:line-break/>She was her husband's art critic for his watercolor paintings because Carolyn had taken art lessons in the past and produced some very nice paintings. She also enjoyed many hours watching her backyard bird feeders.<text:line-break/><text:line-break/>Carolyn's greatest pleasure and source of pride came from watching her children and grandchildren grow and become successful in their own endeavors.<text:line-break/><text:line-break/>Carolyn is survived by her husband Ned and a son Sean Laroche Hethington (Amy), a daughter Kimberly Elizabeth Wickstrom (Eric) and grandsons Andrew Laroche Hethington, John Christopher Hethington, Taylor Wickstrom (Sydney), Ethan Wickstrom and a granddaughter Courtney Wickstrom. Two brothers Jimmy Branton (deceased) (Maxine) and Mitchell Branton (Molly) of Columbia, SC and a niece Amber Branton Jacobus (Seth) of Columbia SC.<text:line-break/><text:line-break/>A Graveside service will be held at Christ-St. Paul's Episcopal Church Cemetery, Laurel Hill, 5034 Chapel Road, Meggett , SC on Friday, November 1, 2019 at 11:00 AM. <text:line-break/><text:line-break/>Source Citation: J. Henry Stuhr Inc., West Ashley Chapel.</text:p>
        <text:p text:style-name="P20"/>
        <text:h text:style-name="P17" text:outline-level="3"><text:bookmark text:name="familyLabel"/><text:soft-page-break/>Family Members</text:h>
        <text:p text:style-name="P23"><text:bookmark text:name="parentsLabel"/><text:span text:style-name="T2">Parents</text:span> </text:p>
        <text:list xml:id="list4147467429385836697" text:style-name="L3">
          <text:list-item>
            <text:p text:style-name="P42"><draw:a xlink:type="simple" xlink:href="https://www.findagrave.com/memorial/58930507/purley-asbury-branton"><draw:frame draw:style-name="fr1" draw:name="graphics3" text:anchor-type="as-char" svg:width="0.361in" svg:height="0.361in" draw:z-index="0"><draw:image xlink:href="https://images.findagrave.com/photoThumbnails/photos/2013/338/58930507_138626029970.jpg" xlink:type="simple" xlink:show="embed" xlink:actuate="onLoad"/><svg:title>Photo</svg:title></draw:frame></draw:a></text:p>
            <text:list>
              <text:list-item>
                <text:list>
                  <text:list-item>
                    <text:list>
                      <text:list-header>
                        <text:h text:style-name="P32" text:outline-level="4"><text:bookmark text:name="familyNameLabel"/><text:a xlink:type="simple" xlink:href="https://www.findagrave.com/memorial/58930507/purley-asbury-branton" text:style-name="Internet_20_link" text:visited-style-name="Visited_20_Internet_20_Link"><text:span text:style-name="T3">Purley Asbury Branton </text:span></text:a></text:h>
                      </text:list-header>
                    </text:list>
                  </text:list-item>
                </text:list>
              </text:list-item>
            </text:list>
            <text:p text:style-name="P42"><text:bookmark text:name="familyBirthLabel"/>1924–<text:bookmark text:name="familyDeathLabel"/>1963 </text:p>
          </text:list-item>
          <text:list-item>
            <text:p text:style-name="P42"><draw:a xlink:type="simple" xlink:href="https://www.findagrave.com/memorial/30426764/edith-grace-summersett"><draw:frame draw:style-name="fr1" draw:name="graphics4" text:anchor-type="as-char" svg:width="0.361in" svg:height="0.361in" draw:z-index="1"><draw:image xlink:href="https://images.findagrave.com/photoThumbnails/photos/2008/281/30426764_122351281328.jpg" xlink:type="simple" xlink:show="embed" xlink:actuate="onLoad"/><svg:title>Photo</svg:title></draw:frame></draw:a></text:p>
            <text:list>
              <text:list-item>
                <text:list>
                  <text:list-item>
                    <text:list>
                      <text:list-header>
                        <text:h text:style-name="P32" text:outline-level="4"><text:bookmark text:name="familyNameLabel1"/><text:a xlink:type="simple" xlink:href="https://www.findagrave.com/memorial/30426764/edith-grace-summersett" text:style-name="Internet_20_link" text:visited-style-name="Visited_20_Internet_20_Link"><text:span text:style-name="T3">Edith Grace </text:span></text:a><text:a xlink:type="simple" xlink:href="https://www.findagrave.com/memorial/30426764/edith-grace-summersett" text:style-name="Internet_20_link" text:visited-style-name="Visited_20_Internet_20_Link"><text:span text:style-name="T5">Benton</text:span></text:a><text:a xlink:type="simple" xlink:href="https://www.findagrave.com/memorial/30426764/edith-grace-summersett" text:style-name="Internet_20_link" text:visited-style-name="Visited_20_Internet_20_Link"><text:span text:style-name="T3"> Summersett </text:span></text:a></text:h>
                      </text:list-header>
                    </text:list>
                  </text:list-item>
                </text:list>
              </text:list-item>
            </text:list>
            <text:p text:style-name="P42"><text:bookmark text:name="familyBirthLabel1"/>1924–<text:bookmark text:name="familyDeathLabel1"/>2006 </text:p>
          </text:list-item>
        </text:list>
      </text:section>
      <text:p text:style-name="Standard"><text:a xlink:type="simple" xlink:href="https://www.findagrave.com/memorial/204110701/carolyn-hethington" text:style-name="Internet_20_link" text:visited-style-name="Visited_20_Internet_20_Link"><text:span text:style-name="T3">https://www.findagrave.com/memorial/204110701/carolyn-hethington</text:span></text:a></text:p>
      <text:p text:style-name="P16"/>
      <text:p text:style-name="P16"/>
      <text:list xml:id="list36579180" text:continue-list="list2664790022858158418" text:style-name="L1">
        <text:list-item>
          <text:p text:style-name="P60"><text:bookmark text:name="source"/><text:span text:style-name="T4">Created by:</text:span><text:span text:style-name="T3"> </text:span><text:a xlink:type="simple" xlink:href="https://www.findagrave.com/user/profile/48996417" text:style-name="Internet_20_link" text:visited-style-name="Visited_20_Internet_20_Link">David Wheeling</text:a><text:span text:style-name="T3"> </text:span></text:p>
        </text:list-item>
        <text:list-item>
          <text:p text:style-name="P61">Added: 24 Oct 2019 </text:p>
        </text:list-item>
        <text:list-item>
          <text:p text:style-name="P61">Find A Grave Memorial <text:span text:style-name="T2">204110701</text:span> </text:p>
        </text:list-item>
      </text:list>
      <text:section text:style-name="Sect1" text:name="citationInfo">
        <text:list xml:id="list36580283" text:continue-numbering="true" text:style-name="L1">
          <text:list-item>
            <text:p text:style-name="P40"><text:span text:style-name="Emphasis"><text:span text:style-name="T3">Find A Grave</text:span></text:span><text:span text:style-name="T3">, database and images (</text:span><text:a xlink:type="simple" xlink:href="https://www.findagrave.com/" text:style-name="Internet_20_link" text:visited-style-name="Visited_20_Internet_20_Link">https://www.findagrave.com</text:a><text:span text:style-name="T3"> : accessed </text:span><text:bookmark text:name="dateHolder"/><text:span text:style-name="T3">07 November 2019), memorial page for Carolyn </text:span><text:span text:style-name="T5">Branton</text:span><text:span text:style-name="T3"> Hethington (24 May 1949–23 Oct 2019), Find A Grave Memorial no. </text:span><text:a xlink:type="simple" xlink:href="https://www.findagrave.com/memorial/204110701/carolyn-hethington" text:style-name="Internet_20_link" text:visited-style-name="Visited_20_Internet_20_Link">204110701</text:a><text:span text:style-name="T3">, citing Saint Paul's Episcopal Church Cemetery, Yonges Island, Charleston County, South Carolina, USA ; Maintained by David Wheeling (contributor </text:span><text:a xlink:type="simple" xlink:href="https://www.findagrave.com/user/profile/48996417" text:style-name="Internet_20_link" text:visited-style-name="Visited_20_Internet_20_Link">48996417</text:a><text:span text:style-name="T3">) . </text:span></text:p>
          </text:list-item>
        </text:list>
      </text:section>
      <text:list xml:id="list36590486" text:continue-numbering="true" text:style-name="L1">
        <text:list-item>
          <text:p text:style-name="P43"/>
        </text:list-item>
      </text:list>
      <text:p text:style-name="P16"/>
      <text:p text:style-name="P16">Photo added by David Wheeling, photo with hair cut off</text:p>
      <text:p text:style-name="P23">Branton, Carolyn Mae</text:p>
      <text:p text:style-name="Text_20_body"/>
      <text:p text:style-name="P16"/>
      <text:p text:style-name="P16">&amp;&amp;&amp;&amp;&amp;&amp;&amp;&amp;</text:p>
      <text:p text:style-name="P16"/>
      <text:p text:style-name="Standard"><text:span text:style-name="T3">Photo without hair cut off came from </text:span><text:a xlink:type="simple" xlink:href="https://www.legacy.com/obituaries/name/carolyn-hethington-obituary?pid=194252538" text:style-name="Internet_20_link" text:visited-style-name="Visited_20_Internet_20_Link">https://www.legacy.com/obituaries/name/carolyn-hethington-obituary?pid=194252538</text:a><text:span text:style-name="T3"> J. Henry Stuhr, West Ashley Chapel</text:span></text:p>
      <text:p text:style-name="P16"/>
      <text:p text:style-name="P16"/>
      <text:p text:style-name="P16"/>
      <text:p text:style-name="P6"><text:span text:style-name="T3">Individual photo of Carolyn Branton Hethingon <text:s/>came from </text:span><text:a xlink:type="simple" xlink:href="https://www.legacy.com/obituaries/name/carolyn-hethington-obituary?pid=194252538" text:style-name="Internet_20_link" text:visited-style-name="Visited_20_Internet_20_Link">https://www.legacy.com/obituaries/name/carolyn-hethington-obituary?pid=194252538</text:a><text:span text:style-name="T3"> J. Henry Stuhr, West Ashley Chapel. This photo also appears at </text:span><text:a xlink:type="simple" xlink:href="https://www.findagrave.com/memorial/204110701/carolyn-hethington" text:style-name="Internet_20_link" text:visited-style-name="Visited_20_Internet_20_Link">https://www.findagrave.com/memorial/204110701/carolyn-hethington</text:a></text:p>
      <text:p text:style-name="P16"/>
      <text:list xml:id="list36580322" text:continue-numbering="true" text:style-name="L1">
        <text:list-item>
          <text:p text:style-name="P60"><text:span text:style-name="T4">Created by:</text:span><text:span text:style-name="T3"> </text:span><text:a xlink:type="simple" xlink:href="https://www.findagrave.com/user/profile/48996417" text:style-name="Internet_20_link" text:visited-style-name="Visited_20_Internet_20_Link">David Wheeling</text:a><text:span text:style-name="T3"> </text:span></text:p>
        </text:list-item>
        <text:list-item>
          <text:p text:style-name="P61"><text:bookmark text:name="source11"/><text:soft-page-break/>Added: 24 Oct 2019 </text:p>
        </text:list-item>
      </text:list>
      <text:p text:style-name="P7">Find A Grave Memorial <text:span text:style-name="T2">204110701</text:span> </text:p>
      <text:p text:style-name="Text_20_body">Individual photo of Carolyn Mae Branton Hethingon came from https://www.legacy.com/obituaries/name/carolyn-hethington-obituary?pid=194252538 J. Henry Stuhr, West Ashley Chapel. This photo also appears at https://www.findagrave.com/memorial/204110701/carolyn-hethington ,</text:p>
      <text:p text:style-name="Text_20_body">Created by: David Wheeling </text:p>
      <text:p text:style-name="Text_20_body">Added: 24 Oct 2019 </text:p>
      <text:p text:style-name="P11">Find A Grave Memorial 204110701</text:p>
      <text:p text:style-name="P9"/>
      <text:p text:style-name="P9">9999999</text:p>
      <text:p text:style-name="P9"/>
      <text:h text:style-name="P4" text:outline-level="1"><text:bookmark text:name="bio-name1"/>Edith Grace <text:span text:style-name="T1">Benton</text:span> Summersett </text:h>
      <table:table table:name="Table2" table:style-name="Table2">
        <table:table-column table:style-name="Table2.A"/>
        <table:table-column table:style-name="Table2.B"/>
        <table:table-row>
          <table:table-cell table:style-name="Table2.A1" office:value-type="string">
            <text:p text:style-name="P14"><text:bookmark text:name="birthLabel1"/>Birth</text:p>
          </table:table-cell>
          <table:table-cell table:style-name="Table2.A1" office:value-type="string">
            <text:p text:style-name="P2">24 Dec 1924 </text:p>
            <text:section text:style-name="Sect1" text:name="Section1">
              <text:p text:style-name="P2"><text:bookmark text:name="birthLocationLabel"/>Bladenboro, Bladen County, North Carolina, USA</text:p>
            </text:section>
          </table:table-cell>
        </table:table-row>
        <table:table-row>
          <table:table-cell table:style-name="Table2.A1" office:value-type="string">
            <text:p text:style-name="P14"><text:bookmark text:name="deathLabel1"/>Death</text:p>
          </table:table-cell>
          <table:table-cell table:style-name="Table2.A1" office:value-type="string">
            <text:p text:style-name="P2"><text:bookmark text:name="deathDateLabel1"/>4 Nov 2006 (aged 81) </text:p>
            <text:section text:style-name="Sect1" text:name="Section2">
              <text:p text:style-name="P2"><text:bookmark text:name="deathLocationLabel"/>Charleston, Charleston County, South Carolina, USA</text:p>
            </text:section>
          </table:table-cell>
        </table:table-row>
        <table:table-row>
          <table:table-cell table:style-name="Table2.A1" office:value-type="string">
            <text:p text:style-name="P14"><text:bookmark text:name="cemeteryLabel1"/>Burial </text:p>
          </table:table-cell>
          <table:table-cell table:style-name="Table2.A1" office:value-type="string">
            <text:p text:style-name="Table_20_Contents"><text:bookmark text:name="cemeteryNameLabel1"/><text:a xlink:type="simple" xlink:href="https://www.findagrave.com/cemetery/70550/live-oak-memorial-gardens" text:style-name="Internet_20_link" text:visited-style-name="Visited_20_Internet_20_Link">Live Oak Memorial Gardens</text:a><text:span text:style-name="T6"> </text:span></text:p>
            <text:p text:style-name="P2"><text:bookmark text:name="cemeteryCityName1"/>Charleston, <text:bookmark text:name="cemeteryCountyName1"/>Charleston County, <text:bookmark text:name="cemeteryStateName1"/>South Carolina, <text:bookmark text:name="cemeteryCountryName1"/>USA </text:p>
          </table:table-cell>
        </table:table-row>
        <table:table-row>
          <table:table-cell table:style-name="Table2.A1" office:value-type="string">
            <text:p text:style-name="P14"><text:bookmark text:name="memNumber1"/>Memorial ID</text:p>
          </table:table-cell>
          <table:table-cell table:style-name="Table2.A1" office:value-type="string">
            <text:p text:style-name="Table_20_Contents"><text:bookmark text:name="memNumberLabel1"/><text:span text:style-name="T6">30426764 · </text:span><text:a xlink:type="simple" xlink:href="https://www.findagrave.com/memorial/30426764/edith-grace-summersett#source" text:style-name="Internet_20_link" text:visited-style-name="Visited_20_Internet_20_Link">View Source</text:a></text:p>
          </table:table-cell>
        </table:table-row>
      </table:table>
      <text:section text:style-name="Sect1" text:name="Section3">
        <text:list xml:id="list5095617022537151045" text:style-name="L4">
          <text:list-item>
            <text:p text:style-name="P63"><text:bookmark text:name="zn"/><text:bookmark text:name="memorial-all-memorial"/><text:a xlink:type="simple" xlink:href="https://www.findagrave.com/memorial/30426764/edith-grace-summersett" text:style-name="Internet_20_link" text:visited-style-name="Visited_20_Internet_20_Link">Memorial</text:a><text:span text:style-name="T6"> </text:span></text:p>
          </text:list-item>
          <text:list-item>
            <text:p text:style-name="P63"><text:bookmark text:name="memorial-all-photos"/><text:a xlink:type="simple" xlink:href="https://www.findagrave.com/memorial/30426764/edith-grace-summersett/photo" text:style-name="Internet_20_link" text:visited-style-name="Visited_20_Internet_20_Link">Photos 2</text:a><text:span text:style-name="T6"> </text:span></text:p>
          </text:list-item>
          <text:list-item>
            <text:p text:style-name="P44"><text:bookmark text:name="memorial-all-flowers"/><text:a xlink:type="simple" xlink:href="https://www.findagrave.com/memorial/30426764/edith-grace-summersett/flower" text:style-name="Internet_20_link" text:visited-style-name="Visited_20_Internet_20_Link">Flowers 1</text:a><text:span text:style-name="T6"> </text:span></text:p>
          </text:list-item>
        </text:list>
      </text:section>
      <text:section text:style-name="Sect1" text:name="Section4">
        <text:p text:style-name="P24"><text:bookmark text:name="TabOverview"/><text:bookmark text:name="partBio"/><text:line-break/>Entered into eternal rest on November 4, 2006, Edith "Grace" Summersett, wife of the late Calvin Summersett. Residence, Charleston, SC. <text:line-break/><text:line-break/>Ms. Summersett was born in Blandenbore, NC, December 27, 1924, the daughter of Clarence Benton and Bertha Mae Bright Benton. <text:line-break/><text:line-break/>She was a homemaker and a member of Pinecrest Baptist Church. <text:line-break/><text:line-break/>Surviving are her two sons, Clarence Mitchell Branton of Irmo, SC and Jimmie A. Branton of Orlando, FL; one daughter, Carolyn Hethington of Charleston, SC; one brother, Ralph Benton of Conway, SC; three grandchildren and four great-grandchildren.</text:p>
        <text:p text:style-name="P21"/>
        <text:h text:style-name="P18" text:outline-level="3"><text:bookmark text:name="familyLabel1"/>Family Members</text:h>
        <text:p text:style-name="P24"><text:bookmark text:name="spouseLabel"/><text:span text:style-name="T2">Spouses</text:span> </text:p>
        <text:list xml:id="list7962534472793600657" text:style-name="L5">
          <text:list-item>
            <text:p text:style-name="P45"><draw:a xlink:type="simple" xlink:href="https://www.findagrave.com/memorial/58930507/purley-asbury-branton"><draw:frame draw:style-name="fr1" draw:name="graphics5" text:anchor-type="as-char" svg:width="0.361in" svg:height="0.361in" draw:z-index="2"><draw:image xlink:href="https://images.findagrave.com/photoThumbnails/photos/2013/338/58930507_138626029970.jpg" xlink:type="simple" xlink:show="embed" xlink:actuate="onLoad"/><svg:title>Photo</svg:title></draw:frame></draw:a></text:p>
            <text:h text:style-name="P33" text:outline-level="4"><text:bookmark text:name="familyNameLabel2"/><text:soft-page-break/><text:a xlink:type="simple" xlink:href="https://www.findagrave.com/memorial/58930507/purley-asbury-branton" text:style-name="Internet_20_link" text:visited-style-name="Visited_20_Internet_20_Link"><text:span text:style-name="T6">Purley Asbury Branton </text:span></text:a></text:h>
            <text:p text:style-name="P45"><text:bookmark text:name="familyBirthLabel2"/>1924–<text:bookmark text:name="familyDeathLabel2"/>1963 (m. 1943) </text:p>
          </text:list-item>
          <text:list-item>
            <text:p text:style-name="P45"><draw:a xlink:type="simple" xlink:href="https://www.findagrave.com/memorial/49057497/walter-calvin-summersett"><draw:frame draw:style-name="fr1" draw:name="graphics6" text:anchor-type="as-char" svg:width="0.361in" svg:height="0.361in" draw:z-index="3"><draw:image xlink:href="https://images.findagrave.com/photoThumbnails/photos/2010/68/49057497_126825741556.jpg" xlink:type="simple" xlink:show="embed" xlink:actuate="onLoad"/><svg:title>Photo</svg:title></draw:frame></draw:a></text:p>
            <text:h text:style-name="P33" text:outline-level="4"><text:bookmark text:name="familyNameLabel3"/><text:a xlink:type="simple" xlink:href="https://www.findagrave.com/memorial/49057497/walter-calvin-summersett" text:style-name="Internet_20_link" text:visited-style-name="Visited_20_Internet_20_Link"><text:span text:style-name="T6">Walter Calvin Summersett </text:span></text:a></text:h>
            <text:p text:style-name="P45"><text:bookmark text:name="familyBirthLabel3"/>1915–<text:bookmark text:name="familyDeathLabel3"/>1987 (m. 1964) </text:p>
          </text:list-item>
        </text:list>
        <text:p text:style-name="P24"><text:bookmark text:name="childrenLabel"/><text:span text:style-name="T2">Children</text:span> </text:p>
        <text:list xml:id="list7613387532268849462" text:style-name="L6">
          <text:list-item>
            <text:p text:style-name="P46"><draw:a xlink:type="simple" xlink:href="https://www.findagrave.com/memorial/204110701/carolyn-hethington"><draw:frame draw:style-name="fr1" draw:name="graphics7" text:anchor-type="as-char" svg:width="0.361in" svg:height="0.361in" draw:z-index="4"><draw:image xlink:href="https://images.findagrave.com/photoThumbnails/photos/2019/297/204110701_f2ec02ae-0c03-4795-b53a-308ef11c378e.jpeg" xlink:type="simple" xlink:show="embed" xlink:actuate="onLoad"/><svg:title>Photo</svg:title></draw:frame></draw:a></text:p>
            <text:h text:style-name="P34" text:outline-level="4"><text:bookmark text:name="familyNameLabel4"/><text:a xlink:type="simple" xlink:href="https://www.findagrave.com/memorial/204110701/carolyn-hethington" text:style-name="Internet_20_link" text:visited-style-name="Visited_20_Internet_20_Link"><text:span text:style-name="T6">Carolyn </text:span></text:a><text:a xlink:type="simple" xlink:href="https://www.findagrave.com/memorial/204110701/carolyn-hethington" text:style-name="Internet_20_link" text:visited-style-name="Visited_20_Internet_20_Link"><text:span text:style-name="T7">Branton</text:span></text:a><text:a xlink:type="simple" xlink:href="https://www.findagrave.com/memorial/204110701/carolyn-hethington" text:style-name="Internet_20_link" text:visited-style-name="Visited_20_Internet_20_Link"><text:span text:style-name="T6"> Hethington </text:span></text:a></text:h>
            <text:p text:style-name="P46"><text:bookmark text:name="familyBirthLabel4"/>1949–<text:bookmark text:name="familyDeathLabel4"/>2019 </text:p>
          </text:list-item>
        </text:list>
      </text:section>
      <text:p text:style-name="P6"><text:a xlink:type="simple" xlink:href="https://www.findagrave.com/memorial/30426764/edith-grace-summersett#source" text:style-name="Internet_20_link" text:visited-style-name="Visited_20_Internet_20_Link"><text:span text:style-name="T6">https://www.findagrave.com/memorial/30426764/edith-grace-summersett#source</text:span></text:a></text:p>
      <text:p text:style-name="P8"/>
      <text:p text:style-name="P10"><text:bookmark text:name="source2"/><text:span text:style-name="T8">Created by:</text:span><text:span text:style-name="T6"> </text:span><text:a xlink:type="simple" xlink:href="https://www.findagrave.com/user/profile/46581824" text:style-name="Internet_20_link" text:visited-style-name="Visited_20_Internet_20_Link">Juanda Owens B.</text:a><text:span text:style-name="T6"> </text:span></text:p>
      <text:list xml:id="list2634281856335854352" text:style-name="L7">
        <text:list-item>
          <text:p text:style-name="P64">Added: 8 Oct 2008 </text:p>
        </text:list-item>
        <text:list-item>
          <text:p text:style-name="P64">Find A Grave Memorial <text:span text:style-name="T2">30426764</text:span> </text:p>
        </text:list-item>
      </text:list>
      <text:section text:style-name="Sect1" text:name="Section5">
        <text:list xml:id="list36579543" text:continue-numbering="true" text:style-name="L7">
          <text:list-item>
            <text:p text:style-name="P48"><text:bookmark text:name="citationInfo"/><text:span text:style-name="Emphasis"><text:span text:style-name="T6">Find A Grave</text:span></text:span><text:span text:style-name="T6">, database and images (</text:span><text:a xlink:type="simple" xlink:href="https://www.findagrave.com/" text:style-name="Internet_20_link" text:visited-style-name="Visited_20_Internet_20_Link">https://www.findagrave.com</text:a><text:span text:style-name="T6"> : accessed </text:span><text:bookmark text:name="dateHolder1"/><text:span text:style-name="T6">12 November 2019), memorial page for Edith Grace </text:span><text:span text:style-name="T7">Benton</text:span><text:span text:style-name="T6"> Summersett (24 Dec 1924–4 Nov 2006), Find A Grave Memorial no. </text:span><text:a xlink:type="simple" xlink:href="https://www.findagrave.com/memorial/30426764/edith-grace-summersett" text:style-name="Internet_20_link" text:visited-style-name="Visited_20_Internet_20_Link">30426764</text:a><text:span text:style-name="T6">, citing Live Oak Memorial Gardens, Charleston, Charleston County, South Carolina, USA ; Maintained by Juanda Owens B. (contributor </text:span><text:a xlink:type="simple" xlink:href="https://www.findagrave.com/user/profile/46581824" text:style-name="Internet_20_link" text:visited-style-name="Visited_20_Internet_20_Link">46581824</text:a><text:span text:style-name="T6">) . </text:span></text:p>
          </text:list-item>
        </text:list>
      </text:section>
      <text:list xml:id="list36569139" text:continue-numbering="true" text:style-name="L7">
        <text:list-item>
          <text:p text:style-name="P47"/>
        </text:list-item>
      </text:list>
      <text:p text:style-name="P8">Photo added by Edward LaRoche Hethington</text:p>
      <text:p text:style-name="P8">99999999999999999999999999999999999999999999999</text:p>
      <text:p text:style-name="P6"><text:a xlink:type="simple" xlink:href="https://www.findagrave.com/memorial/58930507/purley-asbury-branton" text:style-name="Internet_20_link" text:visited-style-name="Visited_20_Internet_20_Link"><text:span text:style-name="T6">https://www.findagrave.com/memorial/58930507/purley-asbury-branton</text:span></text:a></text:p>
      <text:p text:style-name="P10"><text:bookmark text:name="source3"/><text:span text:style-name="T8">Created by:</text:span><text:span text:style-name="T6"> </text:span><text:a xlink:type="simple" xlink:href="https://www.findagrave.com/user/profile/46829821" text:style-name="Internet_20_link" text:visited-style-name="Visited_20_Internet_20_Link">Pamela Kyzer Anderson</text:a><text:span text:style-name="T6"> </text:span></text:p>
      <text:list xml:id="list3433406135195521772" text:style-name="L8">
        <text:list-item>
          <text:p text:style-name="P65">Added: 20 Sep 2010 </text:p>
        </text:list-item>
        <text:list-item>
          <text:p text:style-name="P65">Find A Grave Memorial <text:span text:style-name="T2">58930507</text:span> </text:p>
        </text:list-item>
      </text:list>
      <text:section text:style-name="Sect1" text:name="Section10">
        <text:list xml:id="list36581493" text:continue-numbering="true" text:style-name="L8">
          <text:list-item>
            <text:p text:style-name="P49"><text:bookmark text:name="citationInfo1"/><text:span text:style-name="Emphasis"><text:span text:style-name="T6">Find A Grave</text:span></text:span><text:span text:style-name="T6">, database and images (</text:span><text:a xlink:type="simple" xlink:href="https://www.findagrave.com/" text:style-name="Internet_20_link" text:visited-style-name="Visited_20_Internet_20_Link">https://www.findagrave.com</text:a><text:span text:style-name="T6"> : accessed </text:span><text:bookmark text:name="dateHolder2"/><text:span text:style-name="T6">12 November 2019), memorial page for Purley Asbury Branton (12 Jul 1924–1 Apr 1963), Find A Grave </text:span><text:span text:style-name="T6">Memorial no. </text:span><text:a xlink:type="simple" xlink:href="https://www.findagrave.com/memorial/58930507/purley-asbury-branton" text:style-name="Internet_20_link" text:visited-style-name="Visited_20_Internet_20_Link">58930507</text:a><text:span text:style-name="T6">, citing Holly Hill Cemetery, Loris, Horry County, South Carolina, USA ; Maintained by Pamela Kyzer Anderson (contributor </text:span><text:a xlink:type="simple" xlink:href="https://www.findagrave.com/user/profile/46829821" text:style-name="Internet_20_link" text:visited-style-name="Visited_20_Internet_20_Link">46829821</text:a><text:span text:style-name="T6">) . </text:span></text:p>
          </text:list-item>
        </text:list>
      </text:section>
      <text:h text:style-name="P5" text:outline-level="1"><text:bookmark text:name="bio-name2"/>Purley Asbury Branton </text:h>
      <table:table table:name="Table3" table:style-name="Table3">
        <table:table-column table:style-name="Table3.A"/>
        <table:table-column table:style-name="Table3.B"/>
        <table:table-row>
          <table:table-cell table:style-name="Table3.A1" office:value-type="string">
            <text:p text:style-name="P15"><text:bookmark text:name="birthLabel2"/>Birth</text:p>
          </table:table-cell>
          <table:table-cell table:style-name="Table3.A1" office:value-type="string">
            <text:p text:style-name="P3">12 Jul 1924 </text:p>
            <text:section text:style-name="Sect1" text:name="Section6">
              <text:p text:style-name="P3"><text:bookmark text:name="birthLocationLabel1"/>Horry County, South Carolina, USA</text:p>
            </text:section>
          </table:table-cell>
        </table:table-row>
        <table:table-row>
          <table:table-cell table:style-name="Table3.A1" office:value-type="string">
            <text:p text:style-name="P15"><text:bookmark text:name="deathLabel2"/>Death</text:p>
          </table:table-cell>
          <table:table-cell table:style-name="Table3.A1" office:value-type="string">
            <text:p text:style-name="P3"><text:bookmark text:name="deathDateLabel2"/>1 Apr 1963 (aged 38) </text:p>
            <text:section text:style-name="Sect1" text:name="Section7">
              <text:p text:style-name="P3"><text:bookmark text:name="deathLocationLabel1"/>Charleston, Charleston County, South Carolina, USA</text:p>
            </text:section>
          </table:table-cell>
        </table:table-row>
        <table:table-row>
          <table:table-cell table:style-name="Table3.A1" office:value-type="string">
            <text:p text:style-name="P15"><text:bookmark text:name="cemeteryLabel2"/>Burial </text:p>
          </table:table-cell>
          <table:table-cell table:style-name="Table3.A1" office:value-type="string">
            <text:p text:style-name="Table_20_Contents"><text:bookmark text:name="cemeteryNameLabel2"/><text:a xlink:type="simple" xlink:href="https://www.findagrave.com/cemetery/70326/holly-hill-cemetery" text:style-name="Internet_20_link" text:visited-style-name="Visited_20_Internet_20_Link">Holly Hill Cemetery</text:a><text:span text:style-name="T9"> </text:span></text:p>
            <text:p text:style-name="P3"><text:bookmark text:name="cemeteryCityName2"/>Loris, <text:bookmark text:name="cemeteryCountyName2"/>Horry County, <text:bookmark text:name="cemeteryStateName2"/>South Carolina, <text:bookmark text:name="cemeteryCountryName2"/>USA </text:p>
          </table:table-cell>
        </table:table-row>
        <text:soft-page-break/>
        <table:table-row>
          <table:table-cell table:style-name="Table3.A1" office:value-type="string">
            <text:p text:style-name="P15"><text:bookmark text:name="memNumber2"/>Memorial ID</text:p>
          </table:table-cell>
          <table:table-cell table:style-name="Table3.A1" office:value-type="string">
            <text:p text:style-name="Table_20_Contents"><text:bookmark text:name="memNumberLabel2"/><text:span text:style-name="T9">58930507 · </text:span><text:a xlink:type="simple" xlink:href="https://www.findagrave.com/memorial/58930507/purley-asbury-branton#source" text:style-name="Internet_20_link" text:visited-style-name="Visited_20_Internet_20_Link">View Source</text:a></text:p>
          </table:table-cell>
        </table:table-row>
      </table:table>
      <text:section text:style-name="Sect1" text:name="Section8">
        <text:list xml:id="list380029505788154459" text:style-name="L9">
          <text:list-item>
            <text:p text:style-name="P66"><text:bookmark text:name="zn1"/><text:bookmark text:name="memorial-all-memorial2"/><text:a xlink:type="simple" xlink:href="https://www.findagrave.com/memorial/58930507/purley-asbury-branton" text:style-name="Internet_20_link" text:visited-style-name="Visited_20_Internet_20_Link">Memorial</text:a><text:span text:style-name="T9"> </text:span></text:p>
          </text:list-item>
          <text:list-item>
            <text:p text:style-name="P66"><text:bookmark text:name="memorial-all-photos2"/><text:a xlink:type="simple" xlink:href="https://www.findagrave.com/memorial/58930507/purley-asbury-branton/photo" text:style-name="Internet_20_link" text:visited-style-name="Visited_20_Internet_20_Link">Photos 3</text:a><text:span text:style-name="T9"> </text:span></text:p>
          </text:list-item>
          <text:list-item>
            <text:p text:style-name="P50"><text:bookmark text:name="memorial-all-flowers2"/><text:a xlink:type="simple" xlink:href="https://www.findagrave.com/memorial/58930507/purley-asbury-branton/flower" text:style-name="Internet_20_link" text:visited-style-name="Visited_20_Internet_20_Link">Flowers 3</text:a><text:span text:style-name="T9"> </text:span></text:p>
          </text:list-item>
        </text:list>
      </text:section>
      <text:section text:style-name="Sect1" text:name="Section9">
        <text:p text:style-name="P22"><text:bookmark text:name="TabOverview1"/></text:p>
        <text:h text:style-name="P19" text:outline-level="3"><text:bookmark text:name="familyLabel2"/>Family Members</text:h>
        <text:p text:style-name="P25"><text:bookmark text:name="parentsLabel1"/><text:span text:style-name="T2">Parents</text:span> </text:p>
        <text:list xml:id="list6016033316349886721" text:style-name="L10">
          <text:list-item>
            <text:p text:style-name="P51"><draw:a xlink:type="simple" xlink:href="https://www.findagrave.com/memorial/58930871/samuel-asbury-branton"><draw:frame draw:style-name="fr1" draw:name="graphics8" text:anchor-type="as-char" svg:width="0.361in" svg:height="0.361in" draw:z-index="5"><draw:image xlink:href="https://images.findagrave.com/photoThumbnails/photos/2013/336/58930871_138612677018.jpg" xlink:type="simple" xlink:show="embed" xlink:actuate="onLoad"/><svg:title>Photo</svg:title></draw:frame></draw:a></text:p>
            <text:h text:style-name="P35" text:outline-level="4"><text:bookmark text:name="familyNameLabel5"/><text:a xlink:type="simple" xlink:href="https://www.findagrave.com/memorial/58930871/samuel-asbury-branton" text:style-name="Internet_20_link" text:visited-style-name="Visited_20_Internet_20_Link"><text:span text:style-name="T9">Samuel Asbury Branton </text:span></text:a></text:h>
            <text:p text:style-name="P51"><text:bookmark text:name="familyBirthLabel5"/>1886–<text:bookmark text:name="familyDeathLabel5"/>1968 </text:p>
          </text:list-item>
          <text:list-item>
            <text:p text:style-name="P51"><draw:a xlink:type="simple" xlink:href="https://www.findagrave.com/memorial/58930023/frances-ellen-branton"><draw:frame draw:style-name="fr1" draw:name="graphics9" text:anchor-type="as-char" svg:width="0.361in" svg:height="0.361in" draw:z-index="6"><draw:image xlink:href="https://images.findagrave.com/photoThumbnails/photos/2013/336/58930023_138612689676.jpg" xlink:type="simple" xlink:show="embed" xlink:actuate="onLoad"/><svg:title>Photo</svg:title></draw:frame></draw:a></text:p>
            <text:h text:style-name="P35" text:outline-level="4"><text:bookmark text:name="familyNameLabel6"/><text:a xlink:type="simple" xlink:href="https://www.findagrave.com/memorial/58930023/frances-ellen-branton" text:style-name="Internet_20_link" text:visited-style-name="Visited_20_Internet_20_Link"><text:span text:style-name="T9">Frances Ellen </text:span></text:a><text:a xlink:type="simple" xlink:href="https://www.findagrave.com/memorial/58930023/frances-ellen-branton" text:style-name="Internet_20_link" text:visited-style-name="Visited_20_Internet_20_Link"><text:span text:style-name="T10">Brinson</text:span></text:a><text:a xlink:type="simple" xlink:href="https://www.findagrave.com/memorial/58930023/frances-ellen-branton" text:style-name="Internet_20_link" text:visited-style-name="Visited_20_Internet_20_Link"><text:span text:style-name="T9"> Branton </text:span></text:a></text:h>
            <text:p text:style-name="P51"><text:bookmark text:name="familyBirthLabel6"/>1885–<text:bookmark text:name="familyDeathLabel6"/>1957 </text:p>
          </text:list-item>
        </text:list>
        <text:p text:style-name="P25"><text:bookmark text:name="spouseLabel1"/><text:span text:style-name="T2">Spouse</text:span> </text:p>
        <text:list xml:id="list4808529690157437674" text:style-name="L11">
          <text:list-item>
            <text:p text:style-name="P52"><draw:a xlink:type="simple" xlink:href="https://www.findagrave.com/memorial/30426764/edith-grace-summersett"><draw:frame draw:style-name="fr1" draw:name="graphics10" text:anchor-type="as-char" svg:width="0.361in" svg:height="0.361in" draw:z-index="7"><draw:image xlink:href="https://images.findagrave.com/photoThumbnails/photos/2008/281/30426764_122351281328.jpg" xlink:type="simple" xlink:show="embed" xlink:actuate="onLoad"/><svg:title>Photo</svg:title></draw:frame></draw:a></text:p>
            <text:h text:style-name="P36" text:outline-level="4"><text:bookmark text:name="familyNameLabel7"/><text:a xlink:type="simple" xlink:href="https://www.findagrave.com/memorial/30426764/edith-grace-summersett" text:style-name="Internet_20_link" text:visited-style-name="Visited_20_Internet_20_Link"><text:span text:style-name="T9">Edith Grace </text:span></text:a><text:a xlink:type="simple" xlink:href="https://www.findagrave.com/memorial/30426764/edith-grace-summersett" text:style-name="Internet_20_link" text:visited-style-name="Visited_20_Internet_20_Link"><text:span text:style-name="T10">Benton</text:span></text:a><text:a xlink:type="simple" xlink:href="https://www.findagrave.com/memorial/30426764/edith-grace-summersett" text:style-name="Internet_20_link" text:visited-style-name="Visited_20_Internet_20_Link"><text:span text:style-name="T9"> Summersett </text:span></text:a></text:h>
            <text:p text:style-name="P52"><text:bookmark text:name="familyBirthLabel7"/>1924–<text:bookmark text:name="familyDeathLabel7"/>2006 (m. 1943) </text:p>
          </text:list-item>
        </text:list>
        <text:p text:style-name="P25"><text:bookmark text:name="siblingLabel"/><text:span text:style-name="T2">Siblings</text:span> </text:p>
        <text:list xml:id="list4710268743529729628" text:style-name="L12">
          <text:list-item>
            <text:p text:style-name="P53"><draw:a xlink:type="simple" xlink:href="https://www.findagrave.com/memorial/58929924/clarence-mace-branton"><draw:frame draw:style-name="fr1" draw:name="graphics11" text:anchor-type="as-char" svg:width="0.361in" svg:height="0.361in" draw:z-index="8"><draw:image xlink:href="https://images.findagrave.com/photoThumbnails/photos/2013/336/58929924_138612707035.jpg" xlink:type="simple" xlink:show="embed" xlink:actuate="onLoad"/><svg:title>Photo</svg:title></draw:frame></draw:a></text:p>
            <text:h text:style-name="P37" text:outline-level="4"><text:bookmark text:name="familyNameLabel8"/><text:a xlink:type="simple" xlink:href="https://www.findagrave.com/memorial/58929924/clarence-mace-branton" text:style-name="Internet_20_link" text:visited-style-name="Visited_20_Internet_20_Link"><text:span text:style-name="T9">Clarence Mace Branton </text:span></text:a></text:h>
            <text:p text:style-name="P53"><text:bookmark text:name="familyBirthLabel8"/>1910–<text:bookmark text:name="familyDeathLabel8"/>1939 </text:p>
          </text:list-item>
          <text:list-item>
            <text:p text:style-name="P53"><draw:a xlink:type="simple" xlink:href="https://www.findagrave.com/memorial/58963446/eula-jane-cox"><draw:frame draw:style-name="fr1" draw:name="graphics12" text:anchor-type="as-char" svg:width="0.361in" svg:height="0.361in" draw:z-index="9"><draw:image xlink:href="https://images.findagrave.com/photoThumbnails/photos/2013/337/58963446_138617205138.jpg" xlink:type="simple" xlink:show="embed" xlink:actuate="onLoad"/><svg:title>Photo</svg:title></draw:frame></draw:a></text:p>
            <text:h text:style-name="P37" text:outline-level="4"><text:bookmark text:name="familyNameLabel9"/><text:a xlink:type="simple" xlink:href="https://www.findagrave.com/memorial/58963446/eula-jane-cox" text:style-name="Internet_20_link" text:visited-style-name="Visited_20_Internet_20_Link"><text:span text:style-name="T9">Eula Jane </text:span></text:a><text:a xlink:type="simple" xlink:href="https://www.findagrave.com/memorial/58963446/eula-jane-cox" text:style-name="Internet_20_link" text:visited-style-name="Visited_20_Internet_20_Link"><text:span text:style-name="T10">Branton</text:span></text:a><text:a xlink:type="simple" xlink:href="https://www.findagrave.com/memorial/58963446/eula-jane-cox" text:style-name="Internet_20_link" text:visited-style-name="Visited_20_Internet_20_Link"><text:span text:style-name="T9"> Cox </text:span></text:a></text:h>
            <text:p text:style-name="P53"><text:bookmark text:name="familyBirthLabel9"/>1914–<text:bookmark text:name="familyDeathLabel9"/>1984 </text:p>
          </text:list-item>
          <text:list-item>
            <text:p text:style-name="P53"><draw:a xlink:type="simple" xlink:href="https://www.findagrave.com/memorial/61153261/ivey-leon-branton"><draw:frame draw:style-name="fr1" draw:name="graphics13" text:anchor-type="as-char" svg:width="0.361in" svg:height="0.361in" draw:z-index="10"><draw:image xlink:href="https://images.findagrave.com/photoThumbnails/photos/2012/284/61153261_134999555581.jpg" xlink:type="simple" xlink:show="embed" xlink:actuate="onLoad"/><svg:title>Photo</svg:title></draw:frame></draw:a></text:p>
            <text:h text:style-name="P37" text:outline-level="4"><text:bookmark text:name="familyNameLabel10"/><text:soft-page-break/><text:a xlink:type="simple" xlink:href="https://www.findagrave.com/memorial/61153261/ivey-leon-branton" text:style-name="Internet_20_link" text:visited-style-name="Visited_20_Internet_20_Link"><text:span text:style-name="T9">Ivey Leon Branton </text:span></text:a></text:h>
            <text:p text:style-name="P53"><text:bookmark text:name="familyBirthLabel10"/>1922–<text:bookmark text:name="familyDeathLabel10"/>1984 </text:p>
          </text:list-item>
        </text:list>
        <text:p text:style-name="P25"><text:bookmark text:name="childrenLabel1"/><text:span text:style-name="T2">Children</text:span> </text:p>
        <text:list xml:id="list2996123776556623964" text:style-name="L13">
          <text:list-item>
            <text:p text:style-name="P54"><draw:a xlink:type="simple" xlink:href="https://www.findagrave.com/memorial/204110701/carolyn-hethington"><draw:frame draw:style-name="fr1" draw:name="graphics14" text:anchor-type="as-char" svg:width="0.361in" svg:height="0.361in" draw:z-index="11"><draw:image xlink:href="https://images.findagrave.com/photoThumbnails/photos/2019/297/204110701_f2ec02ae-0c03-4795-b53a-308ef11c378e.jpeg" xlink:type="simple" xlink:show="embed" xlink:actuate="onLoad"/><svg:title>Photo</svg:title></draw:frame></draw:a></text:p>
            <text:h text:style-name="P38" text:outline-level="4"><text:bookmark text:name="familyNameLabel11"/><text:a xlink:type="simple" xlink:href="https://www.findagrave.com/memorial/204110701/carolyn-hethington" text:style-name="Internet_20_link" text:visited-style-name="Visited_20_Internet_20_Link"><text:span text:style-name="T9">Carolyn </text:span></text:a><text:a xlink:type="simple" xlink:href="https://www.findagrave.com/memorial/204110701/carolyn-hethington" text:style-name="Internet_20_link" text:visited-style-name="Visited_20_Internet_20_Link"><text:span text:style-name="T10">Branton</text:span></text:a><text:a xlink:type="simple" xlink:href="https://www.findagrave.com/memorial/204110701/carolyn-hethington" text:style-name="Internet_20_link" text:visited-style-name="Visited_20_Internet_20_Link"><text:span text:style-name="T9"> Hethington </text:span></text:a></text:h>
            <text:p text:style-name="P54"><text:bookmark text:name="familyBirthLabel11"/>1949–<text:bookmark text:name="familyDeathLabel11"/>2019 </text:p>
          </text:list-item>
        </text:list>
        <text:p text:style-name="P22"/>
        <text:h text:style-name="P26" text:outline-level="5"><text:bookmark text:name="inscriptionLabel"/>Inscription</text:h>
        <text:p text:style-name="P27"><text:bookmark text:name="inscriptionValue"/>SC SM3 USNR WWII added from photo of headstone by <text:s/>Pamela Kyser Anderson</text:p>
        <text:p text:style-name="P27"/>
        <text:p text:style-name="P27"/>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154in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Arial1" style:font-size-complex="24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Arial1" style:font-size-complex="14pt"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Arial1" style:font-size-complex="12pt" style:font-weight-complex="bold"/>
    </style:style>
    <style:style style:name="Heading_20_5" style:display-name="Heading 5" style:family="paragraph" style:parent-style-name="Heading" style:next-style-name="Text_20_body" style:default-outline-level="5" style:list-style-name="" style:class="text">
      <style:text-properties style:font-name="Times New Roman" fo:font-size="10pt" fo:font-weight="bold" style:font-name-asian="SimSun" style:font-size-asian="10pt" style:font-weight-asian="bold" style:font-name-complex="Arial1" style:font-size-complex="10pt" style:font-weight-complex="bold"/>
    </style:style>
    <style:style style:name="Quotations" style:family="paragraph" style:parent-style-name="Standard" style:class="html">
      <style:paragraph-properties fo:margin-left="0.3937in" fo:margin-right="0.3937in" fo:margin-top="0in" fo:margin-bottom="0.1965in" fo:text-indent="0in" style:auto-text-indent="fals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Frame" style:family="graphic">
      <style:graphic-properties text:anchor-type="as-char" svg:y="0in" style:wrap="none" style:vertical-pos="middle" style:vertical-rel="line"/>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style:page-layout style:name="Mpm2">
      <style:page-layout-properties fo:page-width="8.5in" fo:page-height="11in" style:num-format="1" style:print-orientation="portrait" fo:margin-top="0.3937in" fo:margin-bottom="0.3937in" fo:margin-left="0.7874in" fo:margin-right="0.3937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donna clark</meta:initial-creator>
    <meta:creation-date>2019-11-03T16:43:29.80</meta:creation-date>
    <dc:date>2019-11-13T16:37:07.81</dc:date>
    <dc:creator>donna clark</dc:creator>
    <meta:editing-duration>P1DT9H43M48S</meta:editing-duration>
    <meta:editing-cycles>11</meta:editing-cycles>
    <meta:generator>OpenOffice/4.1.6$Win32 OpenOffice.org_project/416m1$Build-9790</meta:generator>
    <meta:printed-by>donna clark</meta:printed-by>
    <meta:print-date>2019-11-12T15:18:42.26</meta:print-date>
    <meta:document-statistic meta:table-count="3" meta:image-count="12" meta:object-count="0" meta:page-count="7" meta:paragraph-count="146" meta:word-count="1188" meta:character-count="8205"/>
  </office:meta>
</office:document-meta>
</file>